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318000001C434245C3E.png" manifest:media-type="image/png"/>
  <manifest:file-entry manifest:full-path="Pictures/100000010000013D000000B50DB7FBDD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Normal" style:master-page-name="MP0">
      <style:paragraph-properties fo:text-align="center" style:justify-single-word="false" style:page-number="auto" fo:break-before="pag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2" style:family="paragraph" style:parent-style-name="Normal">
      <style:paragraph-properties fo:line-height="150%" fo:text-align="justify" style:justify-single-word="false"/>
      <style:text-properties style:font-name="Arial" fo:font-size="12pt" style:font-size-asian="12pt" style:font-name-complex="Arial" style:font-size-complex="12pt"/>
    </style:style>
    <style:style style:name="P3" style:family="paragraph" style:parent-style-name="Normal">
      <style:paragraph-properties fo:line-height="150%" fo:text-align="justify" style:justify-single-word="false"/>
    </style:style>
    <style:style style:name="P4" style:family="paragraph" style:parent-style-name="Normal">
      <style:paragraph-properties fo:text-align="center" style:justify-single-word="false"/>
      <style:text-properties style:font-name="Arial" fo:font-size="12pt" fo:font-weight="bold" style:font-size-asian="12pt" style:font-weight-asian="bold" style:font-name-complex="Arial" style:font-size-complex="12pt" style:font-weight-complex="bold"/>
    </style:style>
    <style:style style:name="P5" style:family="paragraph" style:parent-style-name="Normal">
      <style:paragraph-properties fo:text-align="center" style:justify-single-word="false"/>
    </style:style>
    <style:style style:name="T1" style:family="text">
      <style:text-properties style:font-name="Arial" fo:font-size="12pt" fo:language="ca" fo:country="none" style:font-size-asian="12pt" style:font-name-complex="Arial" style:font-size-complex="12pt"/>
    </style:style>
    <style:style style:name="T2" style:family="text">
      <style:text-properties style:font-name="Arial" fo:font-size="12pt" style:font-size-asian="12pt" style:font-name-complex="Arial" style:font-size-complex="12pt"/>
    </style:style>
    <style:style style:name="fr1" style:family="graphic" style:parent-style-name="Graphics">
      <style:graphic-properties style:wrap="parallel" style:number-wrapped-paragraphs="no-limit" style:wrap-contour="false" style:vertical-pos="from-top" style:vertical-rel="paragraph" style:horizontal-pos="righ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UTORIZACIÓN SALIDA DEL CENTRO</text:p>
      <text:p text:style-name="P2"/>
      <text:p text:style-name="P2">_________________________________ con D.N.I. _______________ como madre, padre, tutor/a <text:s/>y <text:s/>_________________________________ con D.N.I. _______________ como madre, padre o tutor/a de <text:s/>_____________________________________________</text:p>
      <text:p text:style-name="P2">sabiendo que al finalizar la jornada escolar es responsabilidad de la familia recoger a los hijos/as del centro educativo, autorizo a mi hijo/a para que se pueda ir solo a casa a la hora que finalicen las clases y/o el servicio de Comedor Escolar, bajo mi responsabilidad y sin que ningún adulto se responsabilice de acompañarlo/a. </text:p>
      <text:p text:style-name="P2">En Valencia, a ___ de _______________ de 2021 </text:p>
      <text:p text:style-name="P2"/>
      <text:p text:style-name="P2"/>
      <text:p text:style-name="P2">Fdo.: _________________________ <text:tab/><text:tab/><text:tab/>Fdo.:______________________</text:p>
      <text:p text:style-name="P3"><draw:frame draw:style-name="fr1" draw:name="Imagen 2" text:anchor-type="paragraph" svg:y="0.026cm" svg:width="3.667cm" style:rel-width="scale" svg:height="2.094cm" style:rel-height="scale" draw:z-index="1"><draw:image xlink:href="Pictures/100000010000013D000000B50DB7FBDD.png" xlink:type="simple" xlink:show="embed" xlink:actuate="onLoad" draw:mime-type="image/png"/></draw:frame></text:p>
      <text:p text:style-name="P4">AUTORITZACIÓ EIXIDA DEL CENTRE</text:p>
      <text:p text:style-name="P2"/>
      <text:p text:style-name="P2">_________________________________ amb D.N.I. _______________ com a <text:s/>mare, pare, tutor/a <text:s/>i <text:s/>_________________________________ amb D.N.I. _______________ com a mare, pare, tutor/a de <text:s/>_____________________________________________</text:p>
      <text:p text:style-name="P3"><text:span text:style-name="Fuente_20_de_20_párrafo_20_predeter."><text:span text:style-name="T1">sabent que al final de la jornada escolar és responsabilitat de la família recollir els fills/es del centre educatiu, autoritzo al meu fill/a perquè puga tornar a casa sol en el moment de la finalització de les classes i/o el servei de menjador escolar, sota la meva responsabilitat i sense que cap adult siga responsable d'acompanyar-lo/a.</text:span></text:span></text:p>
      <text:p text:style-name="P2"/>
      <text:p text:style-name="P2">En València, a ___ de _______________ de 2021 </text:p>
      <text:p text:style-name="P2"/>
      <text:p text:style-name="P2"/>
      <text:p text:style-name="P5"><text:span text:style-name="Fuente_20_de_20_párrafo_20_predeter."><text:span text:style-name="T2">Signat: _________________________ <text:tab/><text:tab/><text:tab/>Signat:______________________</text:span>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s" fo:country="E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ie_20_de_20_página" style:display-name="Pie de página" style:family="paragraph" style:parent-style-name="Normal">
      <style:paragraph-properties fo:margin-top="0cm" fo:margin-bottom="0cm" style:contextual-spacing="false" fo:line-height="100%" fo:hyphenation-ladder-count="no-limit" fo:hyphenation-keep="auto" loext:hyphenation-keep-type="column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ge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cm" fo:margin-right="1.74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503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Encabezado"><draw:frame draw:style-name="Mfr1" draw:name="Imagen 6" text:anchor-type="paragraph" svg:x="13.691cm" svg:y="-0.325cm" svg:width="3.667cm" style:rel-width="scale" svg:height="2.094cm" style:rel-height="scale" draw:z-index="0"><draw:image xlink:href="Pictures/1000000100000318000001C434245C3E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7.2$Windows_X86_64 LibreOffice_project/5cbfd1ab6520636bb5f7b99185aa69bd7456825d</meta:generator>
    <dc:title/>
    <dc:description/>
    <dc:subject/>
    <meta:initial-creator>rita lasso de la vega</meta:initial-creator>
    <dc:creator>rita lasso de la vega</dc:creator>
    <meta:creation-date>2021-09-08T08:50:00Z</meta:creation-date>
    <dc:date>2021-09-08T09:01:00Z</dc:date>
    <meta:print-date>2021-09-08T09:01:00Z</meta:print-date>
    <meta:editing-cycles>1</meta:editing-cycles>
    <meta:editing-duration>PT660S</meta:editing-duration>
    <meta:document-statistic meta:table-count="0" meta:image-count="2" meta:object-count="0" meta:page-count="1" meta:paragraph-count="10" meta:word-count="183" meta:character-count="1410" meta:non-whitespace-character-count="1221"/>
    <meta:template xlink:type="simple" xlink:actuate="onRequest" xlink:title="" xlink:href="../../cursos%20anteriores/CURS%2022%20-%2023/AUTORITZACIONS/AUTORIZACIÓN%20SALIDA%20DEL%20CENTRO.odt/Normal"/>
  </office:meta>
</office:document-meta>
</file>